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office:version="1.2">
  <office:scripts/>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text-align="center" style:justify-single-word="false"/>
      <style:text-properties style:text-underline-style="solid" style:text-underline-width="auto" style:text-underline-color="font-color"/>
    </style:style>
    <style:style style:name="P2" style:family="paragraph" style:parent-style-name="Standard">
      <style:text-properties fo:font-style="italic" style:font-style-asian="italic"/>
    </style:style>
    <style:style style:name="P3" style:family="paragraph" style:parent-style-name="Standard">
      <style:paragraph-properties fo:margin-left="2.498cm" fo:margin-right="0cm" fo:text-indent="1.249cm" style:auto-text-indent="false"/>
    </style:style>
    <style:style style:name="P4" style:family="paragraph" style:parent-style-name="Standard" style:master-page-name="Standard">
      <style:paragraph-properties style:page-number="auto"/>
    </style:style>
    <style:style style:name="T1" style:family="text">
      <style:text-properties fo:font-size="14pt" style:text-underline-style="solid" style:text-underline-width="auto" style:text-underline-color="font-color" style:font-size-asian="14pt" style:font-size-complex="14pt"/>
    </style:style>
    <style:style style:name="T2" style:family="text">
      <style:text-properties fo:font-size="14pt" style:text-underline-style="solid" style:text-underline-width="auto" style:text-underline-color="font-color" fo:font-weight="bold" style:font-size-asian="14pt" style:font-weight-asian="bold" style:font-size-complex="14pt"/>
    </style:style>
    <style:style style:name="T3" style:family="text">
      <style:text-properties fo:font-size="14pt" style:font-size-asian="14pt" style:font-size-complex="14pt"/>
    </style:style>
    <style:style style:name="T4" style:family="text">
      <style:text-properties fo:font-style="italic" style:font-style-asian="italic"/>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text:span text:style-name="T1">Préface</text:span><text:span text:style-name="T3"> : <text:s text:c="31"/></text:span><text:span text:style-name="T2">LA SAGA DES HOMBROUCK</text:span></text:p>
      <text:p text:style-name="P3"><text:s text:c="21"/>(à Jean-Michel, mon neveu et filleul)</text:p>
      <text:p text:style-name="P1"/>
      <text:p text:style-name="P2">« OMBROUCK... avec un H ? » <text:s/>« ??? <text:s/>Non non… sans H ! »</text:p>
      <text:p text:style-name="P2"/>
      <text:p text:style-name="Standard">Cette histoire de H a commencé il y a très longtemps… et ça continue, sauf que nous savons maintenant pourquoi et seulement depuis moins d’une dizaines d’années !</text:p>
      <text:p text:style-name="Standard"/>
      <text:p text:style-name="Standard">Quand je dis « nous », j’inclus mes frères et sœurs (les sept enfants de Henri fils de Théodore Gustave) mais aussi nos descendants et ceux de Gaspard Paul, frère de ce même Théodore. Et si je m’y sens obligé, c’est bien parce que si Théodore Gustave et Gaspard Paul n’avaient pas eu chacun des garçons, notre nom aurait peut-être disparu de l’Hexagone. Car, en Belgique, s’il ne subsiste à Menin (lieu de suppression du H vers 1750) qu’un seul porteur de celui-ci, hélas sans descendance, il faut poursuivre jusqu’à Gand pour trouver des cousins qui ont su le pérenniser et même l’essaimer après un bref passage de leurs parents à Frelinghien (France - Nord) à la fin du XIXème, mais inscrits sous le nom provisoire de… AMBROUCK.</text:p>
      <text:p text:style-name="Standard"/>
      <text:p text:style-name="Standard">En effet, toutes les autres personnes dont le nom a la même consonance s’appelaient ou s’appellent encore HOMBROUCK, ou HOMBR...OUCKX - OUCKS - OUX - OECK - OECKX - OECKS - OEK - OEKX - OEKS, etc…, d’un côté comme de l’autre de l’ancienne frontière qui nous séparait de son territoire d’origine, devenu le Royaume de Belgique il y aura 180 ans l’année prochaine.</text:p>
      <text:p text:style-name="Standard"/>
      <text:p text:style-name="Standard">Bien sûr, il y avait André, notre frère aîné, qui soutenait avoir rencontré un HOMBROUCK en Indochine, mais c’était si loin tout ça, et c’était surtout très rarement que l’on nous évoquait l’existence de cette forme d’écriture, d’où notre étonnement chaque fois que l’on nous demandait <text:span text:style-name="T4">« Avec un H ? »</text:span>… </text:p>
      <text:p text:style-name="Standard"/>
      <text:p text:style-name="Standard">La suite est partie d’un banal pianotage sur le clavier d’un minitel, très précisément le 28 décembre 1988. Non seulement taper mon patronyme m’a confirmé les noms et prénoms (avec adresse et numéro de téléphone, bien sûr) de ma fratrie et de mes cousins du Nord, mais m’a aussi fait apparaître d’autres cousins inattendus près de Toulouse, en Corrèze et en région parisienne. Le plus surprenant fut de me trouver un homonyme sur Paris : Pierre OMBROUCK, petit-fils de Joseph qui était l’un des onze frères et sœurs de mon aïeul Théodore Gustave cité plus haut. Sans le savoir, je venais de tomber sur la branche qui était partie dans le Jura et dont on m’avait si souvent rebattu les oreilles. L’intérêt s’éveillait déjà !</text:p>
      <text:p text:style-name="Standard"/>
      <text:p text:style-name="Standard">L’histoire aurait pu s’arrêter là si je n’avais narré cela au grand frère qui habitait Villard-de-Lans (Isère). C’est alors qu’il me dit <text:span text:style-name="T4">« Il doit aussi y avoir un OMBROUCK en ville, car je reçois son courrier »</text:span>. Et l’annuaire permit de constater qu’un Pierre OMBROUCK demeurait à 300 m de chez mon frangin. Or, ce n’était pas un de plus mais le même parisien, lequel avait une résidence secondaire dans cette commune.</text:p>
      <text:p text:style-name="Standard"/>
      <text:p text:style-name="Standard">C’en était trop ! Tout à coup, j’étais décidé à rechercher tout ce qui pouvait permettre de reconstituer la famille, et surtout la branche OMBROUCK dont il était évident qu’elle ne pouvait être très étendue du fait que le minitel n’avait pas été prolixe quant à sa présence sur l’ensemble des départements consultés.</text:p>
      <text:p text:style-name="Standard"/>
      <text:p text:style-name="Standard">On dit que le hasard fait souvent bien les choses ! C’est ce même Pierre que mon neveu Jean-Michel avait eu l’occasion de rencontrer à Paris, évènement qui lui avait mis dans l’idée de faire un jour sa généalogie. </text:p>
      <text:p text:style-name="Standard"/>
      <text:p text:style-name="Standard">Quelques années se sont encore écoulées, puis l’approche de la retraite m’offrit l’occasion de participer, entre autres, à la construction de cette immense pyramide « à l’envers » qu’ont constituée les générations qui ont abouti à ce que je fasse partie moi aussi de cette saga.</text:p>
      <text:p text:style-name="Standard"/>
      <text:p text:style-name="Standard">Hélas, Jean-Michel n’y est plus ! Mais son nom subsiste, ce nom qu’il a su porter à un niveau de notoriété peut-être jamais atteint par aucun de nos ancêtres. Et c’est donc en son honneur que je vais m’efforcer de dessiner la trame qui relie les HOMBROUCK de Liège aux HOMBROUCK et OMBROUCK de France.</text:p>
      <text:p text:style-name="Standard"/>
      <text:p text:style-name="Standard">Yann, son fils aîné, poursuit son œuvre, et c’est un plaisir pour moi de faire ce bout de chemin avec lui.</text:p>
      <text:p text:style-name="Standard"/>
      <text:p text:style-name="Standard"><text:s text:c="121"/>Pierre OMBROUCK <text:s text:c="5"/></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fr" fo:country="FR" style:font-name-asian="Arial Unicode MS"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2pt" fo:language="fr" fo:country="FR" style:font-name-asian="Times New Roman" style:font-size-asian="12pt" style:font-name-complex="Times New Roman" style:font-size-complex="12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S Mincho"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Police_20_par_20_défaut" style:display-name="Police par défau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0.999cm" fo:page-height="29.699cm" style:num-format="1" style:print-orientation="portrait" fo:margin-top="0.801cm" fo:margin-bottom="1cm" fo:margin-left="1.501cm" fo:margin-right="1.501cm" style:writing-mode="lr-tb" style:layout-grid-color="#c0c0c0" style:layout-grid-lines="43"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dc:title>Préface de la Saga des Ombrouck</dc:title>
    <meta:initial-creator>Pierre OMBROUCK</meta:initial-creator>
    <meta:creation-date>2010-10-30T01:24:01.69</meta:creation-date>
    <meta:editing-cycles>2</meta:editing-cycles>
    <meta:editing-duration>PT00H00M18S</meta:editing-duration>
    <meta:generator>OpenOffice.org/3.0$Win32 OpenOffice.org_project/300m15$Build-9379</meta:generator>
    <meta:document-statistic meta:table-count="0" meta:image-count="0" meta:object-count="0" meta:page-count="1" meta:paragraph-count="15" meta:word-count="713" meta:character-count="4230"/>
    <dc:date>2010-10-30T01:24:12.33</dc:date>
    <dc:creator>Pierre OMBROUCK</dc:creator>
    <meta:user-defined meta:name="Info 1"/>
    <meta:user-defined meta:name="Info 2"/>
    <meta:user-defined meta:name="Info 3"/>
    <meta:user-defined meta:name="Info 4"/>
  </office:meta>
</office:document-meta>
</file>